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vestiging onderneming kunststof bekers, M.J. van Olmstraat 5, 9672 AE Winschoten</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27/07/2026, vestiging onderneming kunststof bekers, M.J. van Olmstraat 5, 9672 AE Winschoten.</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7308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8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8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Gemeente Oldambt, verleende omgevingsvergunning, vestiging onderneming kunststof bekers, M.J. van Olmstraat 5, 9672 AE Winschoten</meta:user-defined>
    <meta:user-defined meta:name="DCTERMS.W3CDTF/DCTERMS.available">2026-08-05</meta:user-defined>
    <meta:user-defined meta:name="DCTERMS.W3CDTF/OVERHEIDop.jaargang">2026</meta:user-defined>
    <meta:user-defined meta:name="OVERHEIDop.publicationIssue">373081</meta:user-defined>
    <meta:user-defined meta:name="OVERHEIDop.GmbID/DC.identifier">gmb-2026-373081</meta:user-defined>
    <meta:user-defined meta:name="OVERHEIDop.versieInformatie"/>
  </office:meta>
</office:document-meta>
</file>