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09, Vlasstraat 1a, 2988XR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3 augustus 2026 een besluit genomen op de aanvraag met Z2026-00000609 voor het aanleggen van een kunstgrasveld VV Rijsoord op locatie, Vlasstraat 1a, 2988XR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, onder 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4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30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09</meta:user-defined>
    <meta:user-defined meta:name="DCTERMS.abstract">Betreft: het aanleggen van een kunstgrasveld VV Rijsoord [Z2026-00000609], Vlasstraat 1a, 2988XR Ridderk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mgevingsvergunning Z2026-00000609, Vlasstraat 1a, 2988XR Ridd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77</meta:user-defined>
    <meta:user-defined meta:name="OVERHEIDop.GmbID/DC.identifier">gmb-2026-373077</meta:user-defined>
    <meta:user-defined meta:name="OVERHEIDop.versieInformatie"/>
  </office:meta>
</office:document-meta>
</file>