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Houtstraat 4, 4231 DS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6 heeft de gemeente een aanvraag omgevingsvergunning (regulier) ontvangen voor het perceel Houtstraat 4, 4231 DS Meerkerk. De aanvraag is geregistreerd onder zaaknummer OVR-2026-012129. De aanvraag betreft het vervangen van de gevelbeplating met isolatie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0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29</meta:user-defined>
    <dc:language>nl</dc:language>
    <meta:user-defined meta:name="OVERHEIDop.locatietype/OVERHEIDop.gebiedsmarkering">Punt</meta:user-defined>
    <meta:user-defined meta:name="DC.title">Ingekomen aanvraag omgevingsvergunning Houtstraat 4, 4231 DS Me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69</meta:user-defined>
    <meta:user-defined meta:name="OVERHEIDop.GmbID/DC.identifier">gmb-2026-373069</meta:user-defined>
    <meta:user-defined meta:name="OVERHEIDop.versieInformatie"/>
  </office:meta>
</office:document-meta>
</file>