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Harstenhoekweg 63 A, 2587 SE 's-Gravenhage, Harstenhoekweg 65, 2587 SE 's-Gravenhage, Harstenhoekweg 63 C, 2587 SE 's-Gravenhage, Harstenhoekweg 65 B</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Harstenhoekweg 63 tot en met 65C</text:p>
            <text:p text:style-name="common-al"/>
            <text:p text:style-name="common-al">Ons kenmerk: VTH2026-60428</text:p>
            <text:p text:style-name="common-al"/>
            <text:p text:style-name="common-al">
            <text:span text:style-name="nadrukvet">
              <text:span text:style-name="nadrukcur">Stadsdeel:</text:span>
            </text:span>
          </text:p>
            <text:p text:style-name="common-al">   Scheveningen                               </text:p>
            <text:p text:style-name="common-al"/>
            <text:p text:style-name="common-al">
            <text:span text:style-name="nadrukvet">
              <text:span text:style-name="nadrukcur">Locatie(s):</text:span>
            </text:span>
          </text:p>
            <text:p text:style-name="common-al">Harstenhoekweg 63 A, 2587 SE 's-Gravenhage, Harstenhoekweg 65, 2587 SE 's-Gravenhage, Harstenhoekweg 63 C, 2587 SE 's-Gravenhage, Harstenhoekweg 65 B, 2587 SE 's-Gravenhage, Harstenhoekweg 63 B, 2587 SE 's-Gravenhage, Harstenhoekweg 65 C, 2587 SE 's-Gravenhage, Harstenhoekweg 63, 2587 SE 's-Gravenhage</text:p>
            <text:p text:style-name="common-al"/>
            <text:p text:style-name="common-al">
            <text:span text:style-name="nadrukvet">
              <text:span text:style-name="nadrukcur">Datum bekendmaking besluit:</text:span>
            </text:span>
          </text:p>
            <text:p text:style-name="common-al">03-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0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0428</meta:user-defined>
    <meta:user-defined meta:name="DCTERMS.abstract">het kadastraal splitsen van de percelen Harstenhoekweg 63 tot en met 65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Harstenhoekweg 63 A, 2587 SE 's-Gravenhage, Harstenhoekweg 65, 2587 SE 's-Gravenhage, Harstenhoekweg 63 C, 2587 SE 's-Gravenhage, Harstenhoekweg 65 B</meta:user-defined>
    <meta:user-defined meta:name="OVERHEIDop.datumEindeReactietermijn">2026-09-14</meta:user-defined>
    <meta:user-defined meta:name="OVERHEIDop.terinzageleggingBG">https://www.digitale-inzage.nl/Den%20Haag/dossier/2b1_YqlUbU_AbS-DzkPMLg</meta:user-defined>
    <meta:user-defined meta:name="DCTERMS.W3CDTF/DCTERMS.available">2026-08-05</meta:user-defined>
    <meta:user-defined meta:name="DCTERMS.W3CDTF/OVERHEIDop.jaargang">2026</meta:user-defined>
    <meta:user-defined meta:name="OVERHEIDop.publicationIssue">373068</meta:user-defined>
    <meta:user-defined meta:name="OVERHEIDop.GmbID/DC.identifier">gmb-2026-373068</meta:user-defined>
    <meta:user-defined meta:name="OVERHEIDop.versieInformatie"/>
  </office:meta>
</office:document-meta>
</file>