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ecentrale ventilatie aan Laan van Altena 6 2613AJ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Altena 6 2613AJ Delft | het plaatsen van een decentrale ventilatie | 30-07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689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306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689</meta:user-defined>
    <meta:user-defined meta:name="DCTERMS.abstract">Decentrale ventilatie</meta:user-defined>
    <dc:language>nl</dc:language>
    <meta:user-defined meta:name="OVERHEIDop.locatietype/OVERHEIDop.gebiedsmarkering">Vlak</meta:user-defined>
    <meta:user-defined meta:name="DC.title">Aanvraag vergunning voor het plaatsen van een decentrale ventilatie aan Laan van Altena 6 2613AJ Delf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66</meta:user-defined>
    <meta:user-defined meta:name="OVERHEIDop.GmbID/DC.identifier">gmb-2026-373066</meta:user-defined>
    <meta:user-defined meta:name="OVERHEIDop.versieInformatie"/>
  </office:meta>
</office:document-meta>
</file>