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vergroten terras, Venne 147, 9671 ES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30/07/2026, vergroten terras, Venne 147, 9671 ES Winschoten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5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7306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6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Gemeente Oldambt, ingediende aanvraag omgevingsvergunning, vergroten terras, Venne 147, 9671 ES Winscho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65</meta:user-defined>
    <meta:user-defined meta:name="OVERHEIDop.GmbID/DC.identifier">gmb-2026-373065</meta:user-defined>
    <meta:user-defined meta:name="OVERHEIDop.versieInformatie"/>
  </office:meta>
</office:document-meta>
</file>