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Eindhoven, besluit maatwerkvoorschriften, High Tech Campus 1​ te Eindhoven</text:p>
      <text:section text:name="zakelijke-mededeling_id1-3-2" text:style-name="zakelijke-mededeling">
        <text:section text:name="zakelijke-mededeling-tekst_id1-3-2-1" text:style-name="zakelijke-mededeling-tekst">
          <text:section text:name="tekst_id1-3-2-1-1" text:style-name="tekst">
            <text:p text:style-name="common-al">Omgevingswet – reguliere procedure</text:p>
            <text:p text:style-name="common-al">Het college van burgemeester en wethouders van gemeente Eindhoven maakt bekend dat het besloten heeft maatwerkvoorschriften te stellen.</text:p>
            <text:p text:style-name="common-al">Bedrijf: High Tech Campus Eindhoven</text:p>
            <text:p text:style-name="common-al">Locatie: High Tech Campus 1​ te Eindhoven</text:p>
            <text:p text:style-name="common-al">Activiteit: technisch-wetenschappelijk onderzoek, ontwikkeling en proces –en productietechnologie</text:p>
            <text:p text:style-name="common-al">Voor: de opslag en aanwezigheid van gevaarlijke stoffen</text:p>
            <text:p text:style-name="common-al">Datum verzoek: 9 februari 2026</text:p>
            <text:p text:style-name="common-al">DSO-verzoeknummer: ​</text:p>
            <text:p text:style-name="common-al">Besluitdatum: 3 augustus 2026</text:p>
            <text:p text:style-name="common-al">Verzenddatum besluit: 3 augustus 2026</text:p>
            <text:p text:style-name="common-al">Het besluit en de bijbehorende stukken liggen tot zes weken na de dag van bekendmaking van dit besluit ter inzage bij de gemeente. Voor locatie, tijdstippen en dagen waarop u de stukken in kunt zien, verwijzen wij naar de website van de gemeente.</text:p>
            <text:p text:style-name="common-al">U kunt de beschikking en de bijbehorende stukken bekijken via het digitale publicatieblad op www.officielebekendmakingen.nl.</text:p>
            <text:p text:style-name="common-al">Bezwaar</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Eindhoven, Sector Veiligheid, Juridische zaken &amp; Bestuur, Afdeling Juridische zaken</text:p>
            <text:p text:style-name="common-al">Postbus 90150, 5600 RB Eindhov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Voorlopige voorziening</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Informatie</text:p>
            <text:p text:style-name="common-al">Aan deze procedure is het zaaknummer Z-2026-002531 gekoppeld. U dient bij correspondentie dit zaaknummer te vermelden. Indien u gebruik maakt van e-mail, dan verzoeken we u het zaaknummer in de onderwerpregel te plaatsen. </text:p>
            <text:p text:style-name="last-al">De correspondentie middels e-mail dient u te richten aan vergunningen@odzo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730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2531</meta:user-defined>
    <dc:language>nl</dc:language>
    <meta:user-defined meta:name="OVERHEIDop.locatietype/OVERHEIDop.gebiedsmarkering">Adres</meta:user-defined>
    <meta:user-defined meta:name="DC.title">Gemeente Eindhoven, besluit maatwerkvoorschriften, High Tech Campus 1​ te Eindhoven</meta:user-defined>
    <meta:user-defined meta:name="OVERHEIDop.datumEindeReactietermijn">2026-09-15</meta:user-defined>
    <meta:user-defined meta:name="OVERHEIDop.TilID/OVERHEIDop.terinzageleggingOP">til-2026-31055</meta:user-defined>
    <meta:user-defined meta:name="DCTERMS.W3CDTF/DCTERMS.available">2026-08-05</meta:user-defined>
    <meta:user-defined meta:name="DCTERMS.W3CDTF/OVERHEIDop.jaargang">2026</meta:user-defined>
    <meta:user-defined meta:name="OVERHEIDop.publicationIssue">373064</meta:user-defined>
    <meta:user-defined meta:name="OVERHEIDop.GmbID/DC.identifier">gmb-2026-373064</meta:user-defined>
    <meta:user-defined meta:name="OVERHEIDop.versieInformatie"/>
  </office:meta>
</office:document-meta>
</file>