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realiseren zestien appartementen, Hoofdweg 209, 9678 PL Westerl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9/07/2026, realiseren zestien appartementen, Hoofdweg 209, 9678 PL Westerlee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5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730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realiseren zestien appartementen, Hoofdweg 209, 9678 PL Westerle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62</meta:user-defined>
    <meta:user-defined meta:name="OVERHEIDop.GmbID/DC.identifier">gmb-2026-373062</meta:user-defined>
    <meta:user-defined meta:name="OVERHEIDop.versieInformatie"/>
  </office:meta>
</office:document-meta>
</file>