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Onderweg 5 Schiphol , 45 meter richting noor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Schiphol Nederland B.V.</text:p>
            <text:p text:style-name="common-al">Zaaknummer: OD2026-0048998</text:p>
            <text:p text:style-name="common-al">DSO nummer: 2026072900619</text:p>
            <text:p text:style-name="common-al">Ontvangstdatum melding: 29-07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7306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6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6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8998</meta:user-defined>
    <meta:user-defined meta:name="DCTERMS.abstract">BZ-FKR-3093H - Sierra 2, materiaalopslag tbv platformrenovatie Sierra 1 1</meta:user-defined>
    <dc:language>nl</dc:language>
    <meta:user-defined meta:name="OVERHEIDop.locatietype/OVERHEIDop.gebiedsmarkering">Vlak</meta:user-defined>
    <meta:user-defined meta:name="DC.title">Melding toepassen grond en baggerspecie - Nabij Onderweg 5 Schiphol , 45 meter richting noordoost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60</meta:user-defined>
    <meta:user-defined meta:name="OVERHEIDop.GmbID/DC.identifier">gmb-2026-373060</meta:user-defined>
    <meta:user-defined meta:name="OVERHEIDop.versieInformatie"/>
  </office:meta>
</office:document-meta>
</file>