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vijf essen en een beuk, Hoofdweg West 22, 9944 EB Nieu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9/07/2026, kappen vijf essen en een beuk, Hoofdweg West 22, 9944 EB Nieuwol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5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vijf essen en een beuk, Hoofdweg West 22, 9944 EB Nieuwol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59</meta:user-defined>
    <meta:user-defined meta:name="OVERHEIDop.GmbID/DC.identifier">gmb-2026-373059</meta:user-defined>
    <meta:user-defined meta:name="OVERHEIDop.versieInformatie"/>
  </office:meta>
</office:document-meta>
</file>