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Rectificatie ontwerpbesluit omgevingsvergunning, oprichten van twee schuilstallen ter hoogte van Grasdijk 5 (percelen B1075 en B1763), Grasdijk 5 Huisduinen, [HDR00B01075] Den Helder B 1075 , [Den Helder B 1763 ] Den Helder B 17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 ALGEMENE BEPALINGEN OMGEVINGSRECHT</text:p>
            <text:p text:style-name="common-al">
            <text:span text:style-name="nadrukvet">Rectificatie: Kennisgeving ontwerpbesluit uitgebreide voorbereidingsprocedure</text:span>
          </text:p>
            <text:p text:style-name="common-al">In de publicatie van 29 juli 2026 hebben wij per abuis gezet dat wij voornemens waren de vergunning te verlenen, dit klopt niet. </text:p>
            <text:p text:style-name="common-al">Burgemeester en wethouders van Den Helder maken bekend dat zij voornemens zijn een omgevingsvergunning te <text:span text:style-name="nadrukvet">weigeren</text:span> voor:</text:p>
            <text:p text:style-name="common-al">Grasdijk 5 Huisduinen, [HDR00B01075] Den Helder B 1075 , [Den Helder B 1763 ] Den Helder B 1763 , oprichten van twee schuilstallen ter hoogte van Grasdijk 5 (percelen B1075 en B1763)</text:p>
            <text:p text:style-name="common-al">Aanvang zienswijzetermijn:03-08-2026</text:p>
            <text:p text:style-name="common-al">
            <text:span text:style-name="nadrukvet">Inzage</text:span>
          </text:p>
            <text:p text:style-name="common-al">Het bovengenoemde verzoek, het ontwerpbesluit en de bijbehorende stukken liggen gedurende zes weken ter inzage. In deze periode kan een ieder een zienswijze indienen tegen het ontwerpbesluit.</text:p>
            <text:p text:style-name="common-al">U kunt de omgevingsvergunning en de daarbij behorende stukken die ter inzage liggen inzien:</text:p>
            <text:p text:style-name="common-al">a) via www.denhelder.nl/inzage</text:p>
            <text:p text:style-name="common-al">b) op het gemeentehuis, Willemsoord 66 in Den Helder. Voor het inzien van het dossier moet u vooraf een afspraak maken via het Klantcontactcentrum, telefoon 14 0223</text:p>
            <text:p text:style-name="common-al">
            <text:span text:style-name="nadrukvet">Zienswijzen</text:span>
          </text:p>
            <text:p text:style-name="common-al">Iedereen kan zijn zienswijze op het ontwerpbesluit kenbaar maken. U kunt uw zienswijze schriftelijk indienen bij het college van burgemeester en wethouders van Den Helder, Postbus 36, 1780 AA Den Helder. U kunt ook telefonisch uw zienswijze kenbaar maken door contact op te nemen met de Klantcontactcentrum, telefoon 14 0223. U kunt uw zienswijze ook mailen naar vergunningen@denhelder.nl</text:p>
            <text:p text:style-name="common-al">
            <text:span text:style-name="nadrukvet">Vervolg</text:span>
          </text:p>
            <text:p text:style-name="common-al">Na de ter inzagelegging wordt een definitief besluit genomen. Zienswijzen worden betrokken bij het definitieve besluit. Het definitieve besluit wordt ook 6 weken ter inzage gelegd. Hierover volgt dan een kennisgeving.</text:p>
            <text:p text:style-name="common-al">
            <text:span text:style-name="nadrukvet">Auteursrecht op bijbehorende stukken</text:span>
          </text:p>
            <text:p text:style-name="last-al">Bij de bijbehorende stukken, onder andere tekeningen en rapporten, van het ontwerpbesluit geldt het auteursrecht. Voor het gebruik van deze stukken heeft u toestemming nodig van degene van wie dit auteursrecht is. Voor het verkrijgen van die toestemming bent u zelf verantwoordelijk. U mag in uw zienswijze wel verwijzen naar de bijbehoren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7305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6-0023</meta:user-defined>
    <meta:user-defined meta:name="DCTERMS.abstract">oprichten van twee schuilstallen ter hoogte van Grasdijk 5 (percelen B1075 en B1763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Den Helder, Rectificatie ontwerpbesluit omgevingsvergunning, oprichten van twee schuilstallen ter hoogte van Grasdijk 5 (percelen B1075 en B1763), Grasdijk 5 Huisduinen, [HDR00B01075] Den Helder B 1075 , [Den Helder B 1763 ] Den Helder B 176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56</meta:user-defined>
    <meta:user-defined meta:name="OVERHEIDop.GmbID/DC.identifier">gmb-2026-373056</meta:user-defined>
    <meta:user-defined meta:name="OVERHEIDop.versieInformatie"/>
  </office:meta>
</office:document-meta>
</file>