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text:list-style style:name="id1-3-2-1-1-21-5">
      <text:list-level-style-bullet text:bullet-char="•" text:level="1">
        <style:list-level-properties text:min-label-width="10mm"/>
      </text:list-level-style-bullet>
    </text:list-style>
    <text:list-style style:name="id1-3-2-1-1-21-6">
      <text:list-level-style-bullet text:bullet-char="•" text:level="1">
        <style:list-level-properties text:min-label-width="10mm"/>
      </text:list-level-style-bullet>
    </text:list-style>
    <text:list-style style:name="id1-3-2-1-1-21-7">
      <text:list-level-style-bullet text:bullet-char="•" text:level="1">
        <style:list-level-properties text:min-label-width="10mm"/>
      </text:list-level-style-bullet>
    </text:list-style>
  </office:automatic-styles>
  <office:body>
    <office:text>
      <text:p text:style-name="new_page_staatscourant"/>
      <text:p text:style-name="single-kop-titel">Subsidieregeling Topsportfonds 2027 ter inz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Súdwest-Fryslân maakt bekend dat van 17 augustus tot en met 13 september 2026 het volgende ontwerp ter inzage ligt:</text:p>
            <text:list text:style-name="id1-3-2-1-1-3">
              <text:list-item text:style-override="id1-3-2-1-1-3-1">
                <text:number>•</text:number>
                <text:p text:style-name="al">Subsidieregeling Topsportfonds 2027</text:p>
              </text:list-item>
            </text:list>
            <text:p text:style-name="common-al"/>
            <text:p text:style-name="common-al">De gemeente Súdwest-Fryslân heeft sinds 2022 de subsidieregeling Topsportfonds. Deze regeling heeft als doel om topsport te stimuleren en sporttalent op hun weg naar de topsport financieel te ondersteunen. </text:p>
            <text:p text:style-name="common-al"/>
            <text:p text:style-name="common-al">Met de huidige regeling ontvangen alle sporttalenten hetzelfde bedrag, namelijk € 500,-. Er bestaan echter grote verschillen in kosten tussen de uiteenlopende sporten waarin aanvragers actief zijn. Denk hierbij aan deelnemersbijdrage, wedstrijd- en trainingsmaterialen en reis- en verblijfskosten. Door per type sport/niveau een eigen maximaal aan te vragen subsidiebedrag op te stellen, kunnen we het budget eerlijker en effectiever inzetten.</text:p>
            <text:p text:style-name="common-al"/>
            <text:p text:style-name="common-al">Op dit moment kunnen sporters die een inkomen ontvangen uit hun sportbeoefening (A-status en HP-status) ook een aanvraag doen. Zij ontvangen al financiële ondersteuning van het NOC*NSF en worden op die manier al tegemoetgekomen in de kosten die ze maken bij het beoefenen van hun sport. Deze categorie sporters hebben overigens sinds 2024 geen aanvraag meer gedaan in deze subsidieregeling.</text:p>
            <text:p text:style-name="common-al"/>
            <text:p text:style-name="common-al">De verdelingsmethode is op dit moment ‘wie het eerst komt, wie het eerst maalt’. Dat betekent dat sporters die later in het jaar een aanvraag indienen een grotere kans lopen op weigering van de subsidie omdat het subsidieplafond al is bereikt. Vanwege verschillende sportseizoenen komt dit voor sporttalenten van een ‘schoolseizoen’ ongunstiger uit dan voor sporttalenten van een ‘kalenderjaarseizoen’. Daarom willen we van de aanvraagtermijn één moment maken. Aanvragen moeten voor 1 januari 2027 ingediend zijn voor alle sporters, uitgezonderd keatsers en fierljeppers die in aanmerking komen binnen het profiel Fryske sporten. Na deze deadline wordt het budget (rekening houdend met de maximaal aan te vragen bedragen per sport) naar verhouding gelijk verdeeld over alle aanvragers.</text:p>
            <text:p text:style-name="common-al">Omdat Fryske sporters pas aan het einde van het sportseizoen weten of ze voldoen aan de opgestelde profielen voor fierljeppen of keatsen, stellen we voor deze categorieën sporters een aparte aanvraagtermijn op (1 oktober 2027) met een eigen subsidieplafond. Zij vragen subsidie aan nádat ze de topsportactiviteiten hebben uitgevoerd.</text:p>
            <text:p text:style-name="common-al"/>
            <text:p text:style-name="common-al">We verlenen subsidie voor een topsportactiviteit, dat wil zeggen deelname aan wedstrijden, trainingsprogramma’s, selecties of kampioenschappen. Het gaat om activiteiten die plaatsvinden in het subsidiejaar. Daarmee bedoelen we de periode tussen 1 januari 2027 en 31 december 2027. Een ‘kalenderjaarseizoen’ past hier geheel in, een ‘schoolseizoen’ maar voor de helft. Toch kan ook voor ‘schoolseizoen-sporten’ subsidie worden verleend omdat er nog wel activiteiten zijn tussen 1 januari 2027 en het einde van het seizoen (maart-september). Sporters uit beide soorten sportseizoenen zijn voor 1 januari 2027 in het bezit van bewijs dat hij/zij voldoet aan één van de profielen zoals opgesteld in de regeling. </text:p>
            <text:p text:style-name="common-al">
            <text:span text:style-name="nadrukcur">Fryske sporters volgen dus een andere aanvraagtermijn, hun topsportactiviteiten vallen volledig in 2027 en weten voor 1 oktober of ze voldoen aan het opgestelde profiel.</text:span>
          </text:p>
            <text:p text:style-name="common-al"/>
            <text:p text:style-name="common-al">Omdat de gemeente sport een warm hart toedraagt, zien we graag dat sporttalenten die gebruik maken van deze regeling sportambassadeur voor de gemeente worden. </text:p>
            <text:p text:style-name="common-al">Sporttalenten zijn een voorbeeld voor vele inwoners voor een actieve en gezonde leefstijl. Dit kan zichtbaar gemaakt worden door een openbaar bericht te plaatsen op social media gedurende het sportseizoen waarin het sporttalent vermeld dat hij/zij subsidie ontvangt uit het Topsportfonds van de gemeente. Ook verwachten we dat het sporttalent een clinic of workshop verzorgt bij een (plaatselijke) sportvereniging in de gemeente.</text:p>
            <text:p text:style-name="common-al"/>
            <text:p text:style-name="common-al">Dit zijn de aangekondigde veranderingen in de huidige regeling Topsportfonds:</text:p>
            <text:list text:style-name="id1-3-2-1-1-21">
              <text:list-item text:style-override="id1-3-2-1-1-21-1">
                <text:number>•</text:number>
                <text:p text:style-name="al">per type sport of profiel wordt een eigen maximum aan te vragen bedrag opgesteld;</text:p>
              </text:list-item>
              <text:list-item text:style-override="id1-3-2-1-1-21-2">
                <text:number>•</text:number>
                <text:p text:style-name="al">sporters met een A-status of HP-status kunnen geen aanvraag meer indienen;</text:p>
              </text:list-item>
              <text:list-item text:style-override="id1-3-2-1-1-21-3">
                <text:number>•</text:number>
                <text:p text:style-name="al">de verdeling van de subsidie gebeurt op één moment, na de gestelde aanvraagtermijn. Na deze termijn wordt de subsidie (rekening houdend met de maximale subsidiebedragen) naar verhouding gelijk verdeeld over alle aanvragers;</text:p>
              </text:list-item>
              <text:list-item text:style-override="id1-3-2-1-1-21-4">
                <text:number>•</text:number>
                <text:p text:style-name="al">door de wijziging in de verdelingsmethode kan het zijn dat sporttalenten een iets lager bedrag ontvangen dan het maximaal aan te vragen bedrag. Dit gebeurt wanneer er meer subsidie aangevraagd wordt dan er budget is;</text:p>
              </text:list-item>
              <text:list-item text:style-override="id1-3-2-1-1-21-5">
                <text:number>•</text:number>
                <text:p text:style-name="al">de verdelingsmethode zorgt ervoor dat niemand geen subsidie ontvangt vanwege het bereiken van het subsidieplafond;</text:p>
              </text:list-item>
              <text:list-item text:style-override="id1-3-2-1-1-21-6">
                <text:number>•</text:number>
                <text:p text:style-name="al">de Fryske sporters volgen een andere indieningsdatum dan de overige sporters;</text:p>
              </text:list-item>
              <text:list-item text:style-override="id1-3-2-1-1-21-7">
                <text:number>•</text:number>
                <text:p text:style-name="al">de subsidieontvangers worden sportambassadeurs van de gemeente en zetten zich in via social media en het verzorgen van een clinic/workshop om een actieve en gezonde leefstijl te promoten. Dit lees je niet terug in de subsidieregeling maar dit staat in de subsidiebeschikking (dit is de brief van de gemeente over de subsidieverlening).</text:p>
              </text:list-item>
            </text:list>
            <text:p text:style-name="common-al"/>
            <text:p text:style-name="common-al">De subsidieregeling Topsportfonds 2027 is als bijlage opgenomen bij deze mededeling. </text:p>
            <text:p text:style-name="common-al"/>
            <text:p text:style-name="common-al">
            <text:span text:style-name="nadrukvet">Hoe kan je reageren?</text:span>
          </text:p>
            <text:p text:style-name="common-al">In genoemde periode kan iedereen schriftelijk een zienswijze geven bij het college van burgemeester en wethouders van de gemeente Súdwest-Fryslân, o.v.v. ‘Subsidieregeling Topsportfonds’ Postbus 10.000, 8600 HA Sneek of via e-mail <text:a xlink:href="mailto:subsidie@sudwestfryslan.nl" xlink:type="simple">subsidie@sudwestfryslan.nl</text:a>. Een schriftelijk ingediende zienswijze moet zijn voorzien van een datum, naam, adres en handtekening.</text:p>
            <text:p text:style-name="common-al"/>
            <text:p text:style-name="last-al">Als u mondeling uw zienswijze wilt geven, kunt u contact opnemen via het telefoonnummer 14 0515 of via <text:a xlink:href="mailto:subsidie@sudwestfryslan.nl" xlink:type="simple">subsidie@sudwestfryslan.nl</text:a>.</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7305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5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5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Gemeente/DC.creator">Súdwest-Fryslân</meta:user-defined>
    <meta:user-defined meta:name="OVERHEID.Informatietype/DC.type">officiële publicatie</meta:user-defined>
    <meta:user-defined meta:name="OVERHEIDop.Rubriek/DC.type">participatie</meta:user-defined>
    <meta:user-defined meta:name="OVERHEID.Gemeente/OVERHEID.authority">Súdwest-Fryslân</meta:user-defined>
    <meta:user-defined meta:name="OVERHEID.Gemeente/DCTERMS.publisher">Súdwest-Fryslân</meta:user-defined>
    <meta:user-defined meta:name="OVERHEID.TaxonomieBeleidsagendaDecentraal/OVERHEID.category">Recht | Organisatie en beleid</meta:user-defined>
    <dc:language>nl</dc:language>
    <meta:user-defined meta:name="OVERHEIDop.locatietype/OVERHEIDop.gebiedsmarkering">Gemeente</meta:user-defined>
    <meta:user-defined meta:name="DC.title">Subsidieregeling Topsportfonds 2027 ter inzage</meta:user-defined>
    <meta:user-defined meta:name="OVERHEIDop.datumEindeReactietermijn">2026-09-14</meta:user-defined>
    <meta:user-defined meta:name="OVERHEIDop.TilID/OVERHEIDop.terinzageleggingOP">til-2026-31052</meta:user-defined>
    <meta:user-defined meta:name="DCTERMS.W3CDTF/DCTERMS.available">2026-08-17</meta:user-defined>
    <meta:user-defined meta:name="DCTERMS.W3CDTF/OVERHEIDop.jaargang">2026</meta:user-defined>
    <meta:user-defined meta:name="OVERHEIDop.publicationIssue">373051</meta:user-defined>
    <meta:user-defined meta:name="OVERHEIDop.GmbID/DC.identifier">gmb-2026-373051</meta:user-defined>
    <meta:user-defined meta:name="OVERHEIDop.versieInformatie"/>
  </office:meta>
</office:document-meta>
</file>