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realiseren overkapping en bezoekerstuin, Hoethslaan 26, 9681 CM Mid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8/07/2026, realiseren overkapping en bezoekerstuin, Hoethslaan 26, 9681 CM Midwold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5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7305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5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5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realiseren overkapping en bezoekerstuin, Hoethslaan 26, 9681 CM Midwold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50</meta:user-defined>
    <meta:user-defined meta:name="OVERHEIDop.GmbID/DC.identifier">gmb-2026-373050</meta:user-defined>
    <meta:user-defined meta:name="OVERHEIDop.versieInformatie"/>
  </office:meta>
</office:document-meta>
</file>