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kozijn aan achtergevel aan Krakeelpolderweg 50 2613NW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rakeelpolderweg 50 2613NW Delft | het plaatsen van een kozijn aan achtergevel | 30-07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688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304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4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4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688</meta:user-defined>
    <meta:user-defined meta:name="DCTERMS.abstract">Omgevingspla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plaatsen van een kozijn aan achtergevel aan Krakeelpolderweg 50 2613NW Delf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49</meta:user-defined>
    <meta:user-defined meta:name="OVERHEIDop.GmbID/DC.identifier">gmb-2026-373049</meta:user-defined>
    <meta:user-defined meta:name="OVERHEIDop.versieInformatie"/>
  </office:meta>
</office:document-meta>
</file>