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Dr. Schaepmanstraat 133 2032GE Haarlem, 0392-2026-0127610, het plaatsen van een dakkapel aan de voorzijde van de woning., ontvangen op 02-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304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4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4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7610</meta:user-defined>
    <meta:user-defined meta:name="DCTERMS.abstract">het plaatsen van een dakkapel aan de voorzijde van de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Dr. Schaepmanstraat 133 2032GE Haarlem, 0392-2026-0127610, het plaatsen van een dakkapel aan de voorzijde van de woning., ontvangen op 02-08-2026</meta:user-defined>
    <meta:user-defined meta:name="DCTERMS.W3CDTF/DCTERMS.available">2026-08-05</meta:user-defined>
    <meta:user-defined meta:name="DCTERMS.W3CDTF/OVERHEIDop.jaargang">2026</meta:user-defined>
    <meta:user-defined meta:name="OVERHEIDop.publicationIssue">373047</meta:user-defined>
    <meta:user-defined meta:name="OVERHEIDop.GmbID/DC.identifier">gmb-2026-373047</meta:user-defined>
    <meta:user-defined meta:name="OVERHEIDop.versieInformatie"/>
  </office:meta>
</office:document-meta>
</file>