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anpassen van de gevel aan de Wagnerstraat 3, 8915 CH Leeuwarden, Wagnerstraat 7, 8915 CH Leeuwarden, Wagnerstraat 5, 8915 CH Leeuwarden, Wagnerstraat 9, 8915 CH </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aanpassen van de gevel aan de Wagnerstraat 3, 8915 CH Leeuwarden, Wagnerstraat 7, 8915 CH Leeuwarden, Wagnerstraat 5, 8915 CH Leeuwarden, Wagnerstraat 9, 8915 CH Leeuwarden, Wagnerstraat 1, 8915 CH Leeuwarden, Wagnerstraat 11, 8915 CH Leeuwarden. Bij ons geregistreerd onder kenmerk: OV-2026-039037.</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02-08-2026. De gemeente Leeuwarden neemt daarover waarschijnlijk voor 28-09-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30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037</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omgevingsvergunning voor het aanpassen van de gevel aan de Wagnerstraat 3, 8915 CH Leeuwarden, Wagnerstraat 7, 8915 CH Leeuwarden, Wagnerstraat 5, 8915 CH Leeuwarden, Wagnerstraat 9, 8915 CH</meta:user-defined>
    <meta:user-defined meta:name="DCTERMS.W3CDTF/DCTERMS.available">2026-08-05</meta:user-defined>
    <meta:user-defined meta:name="DCTERMS.W3CDTF/OVERHEIDop.jaargang">2026</meta:user-defined>
    <meta:user-defined meta:name="OVERHEIDop.publicationIssue">373046</meta:user-defined>
    <meta:user-defined meta:name="OVERHEIDop.GmbID/DC.identifier">gmb-2026-373046</meta:user-defined>
    <meta:user-defined meta:name="OVERHEIDop.versieInformatie"/>
  </office:meta>
</office:document-meta>
</file>