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Vijfhuizerdijk 185 Vijfhuizen , 32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48822</text:p>
            <text:p text:style-name="common-al">DSO nummer: 2026072801307</text:p>
            <text:p text:style-name="common-al">Ontvangstdatum melding: 28-07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304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4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4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822</meta:user-defined>
    <meta:user-defined meta:name="DCTERMS.abstract">261024191 - Vijfhuizerdijk 185 Vijfhuizen</meta:user-defined>
    <dc:language>nl</dc:language>
    <meta:user-defined meta:name="OVERHEIDop.locatietype/OVERHEIDop.gebiedsmarkering">Vlak</meta:user-defined>
    <meta:user-defined meta:name="DC.title">Melding graven bodem - Nabij Vijfhuizerdijk 185 Vijfhuizen , 32 meter richting zuidwes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43</meta:user-defined>
    <meta:user-defined meta:name="OVERHEIDop.GmbID/DC.identifier">gmb-2026-373043</meta:user-defined>
    <meta:user-defined meta:name="OVERHEIDop.versieInformatie"/>
  </office:meta>
</office:document-meta>
</file>