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beuk, Nieuweweg 22, 9684 VE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7/07/2026, kappen beuk, Nieuweweg 22, 9684 VE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beuk, Nieuweweg 22, 9684 VE Fins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42</meta:user-defined>
    <meta:user-defined meta:name="OVERHEIDop.GmbID/DC.identifier">gmb-2026-373042</meta:user-defined>
    <meta:user-defined meta:name="OVERHEIDop.versieInformatie"/>
  </office:meta>
</office:document-meta>
</file>