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renoveren van het dak door het vervangen van panlatten en dakpannen, aan de Houtmarkt 65a 7201KL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renoveren van het dak door het vervangen van panlatten en dakpannen</text:p>
            <text:p text:style-name="common-al">- <text:span text:style-name="nadrukvet">Locatie:</text:span> Houtmarkt 65a 7201KL Zutphen</text:p>
            <text:p text:style-name="common-al">Gegevens van de aanvraag:</text:p>
            <text:p text:style-name="common-al">- <text:span text:style-name="nadrukvet">Datum ingekomen:</text:span> 31-07-2026</text:p>
            <text:p text:style-name="common-al">- <text:span text:style-name="nadrukvet">Zaaknummer:</text:span> 1338487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30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8487</meta:user-defined>
    <meta:user-defined meta:name="DCTERMS.abstract">het renoveren van het dak door het vervangen van panlatten en dakpan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renoveren van het dak door het vervangen van panlatten en dakpannen, aan de Houtmarkt 65a 7201KL Zutph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33</meta:user-defined>
    <meta:user-defined meta:name="OVERHEIDop.GmbID/DC.identifier">gmb-2026-373033</meta:user-defined>
    <meta:user-defined meta:name="OVERHEIDop.versieInformatie"/>
  </office:meta>
</office:document-meta>
</file>