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st melding: Het organiseren van het organiseren van een Meervoudige Apporteer Proef op 3 oktober 2026 - Landgoed Nienoord/Landgoedboerderij Oosterheerdt in L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juli 2026 heeft de gemeente Westerkwartier een melding ontvangen voor het organiseren van een Meervoudige Apporteer Proef op 3 oktober 2026, activiteiten waarvoor geen vergunningplicht geldt op de locatie Landgoed Nienoord/Landgoedboerderij Oosterheerdt in Leek. De melding is geregistreerd onder zaaknummer 2026192452. De melding betref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Organiseren van een evenement</text:p>
              </text:list-item>
              <text:list-item text:style-override="id1-3-2-1-1-3-2">
                <text:number>•</text:number>
                <text:p text:style-name="al">Gebruik van de openbare ruimte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schrift indienen. Voor meer informati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7303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3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3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Westerkwartier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2026192452</meta:user-defined>
    <dc:language>nl</dc:language>
    <meta:user-defined meta:name="OVERHEIDop.locatietype/OVERHEIDop.gebiedsmarkering">Punt</meta:user-defined>
    <meta:user-defined meta:name="DC.title">Ontvangst melding: Het organiseren van het organiseren van een Meervoudige Apporteer Proef op 3 oktober 2026 - Landgoed Nienoord/Landgoedboerderij Oosterheerdt in Lee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32</meta:user-defined>
    <meta:user-defined meta:name="OVERHEIDop.GmbID/DC.identifier">gmb-2026-373032</meta:user-defined>
    <meta:user-defined meta:name="OVERHEIDop.versieInformatie"/>
  </office:meta>
</office:document-meta>
</file>