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populier, Kerkeweg 1, 9684 TT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7/07/2026, kappen populier, Kerkeweg 1, 9684 TT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populier, Kerkeweg 1, 9684 TT Fins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28</meta:user-defined>
    <meta:user-defined meta:name="OVERHEIDop.GmbID/DC.identifier">gmb-2026-373028</meta:user-defined>
    <meta:user-defined meta:name="OVERHEIDop.versieInformatie"/>
  </office:meta>
</office:document-meta>
</file>