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Van Slingelandtstraat 16 Amsterdam , 15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48777</text:p>
            <text:p text:style-name="common-al">DSO nummer: 2026072801040</text:p>
            <text:p text:style-name="common-al">Ontvangstdatum melding: 28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02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2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2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8777</meta:user-defined>
    <meta:user-defined meta:name="DCTERMS.abstract">261007686, van Slingelandtstraat 1-67 en van Hogendorpstraat 202-925 te Amsterdam (o.w.)</meta:user-defined>
    <dc:language>nl</dc:language>
    <meta:user-defined meta:name="OVERHEIDop.locatietype/OVERHEIDop.gebiedsmarkering">Vlak</meta:user-defined>
    <meta:user-defined meta:name="DC.title">Melding graven bodem - Nabij Van Slingelandtstraat 16 Amsterdam , 15 meter richting zuid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27</meta:user-defined>
    <meta:user-defined meta:name="OVERHEIDop.GmbID/DC.identifier">gmb-2026-373027</meta:user-defined>
    <meta:user-defined meta:name="OVERHEIDop.versieInformatie"/>
  </office:meta>
</office:document-meta>
</file>