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bouwen schuur, Nassaustraat 27, 9675 EM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27/07/2026, bouwen schuur, Nassaustraat 27, 9675 EM Winschoten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5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7302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2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2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bouwen schuur, Nassaustraat 27, 9675 EM Winschot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23</meta:user-defined>
    <meta:user-defined meta:name="OVERHEIDop.GmbID/DC.identifier">gmb-2026-373023</meta:user-defined>
    <meta:user-defined meta:name="OVERHEIDop.versieInformatie"/>
  </office:meta>
</office:document-meta>
</file>