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verplaatsen 60 en bijplaatsen 12 zonnepanelen, Oosterstraat 53, 9679 KL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7/07/2026, verplaatsen 60 en bijplaatsen 12 zonnepanelen, Oosterstraat 53, 9679 KL Scheem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verplaatsen 60 en bijplaatsen 12 zonnepanelen, Oosterstraat 53, 9679 KL Scheem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20</meta:user-defined>
    <meta:user-defined meta:name="OVERHEIDop.GmbID/DC.identifier">gmb-2026-373020</meta:user-defined>
    <meta:user-defined meta:name="OVERHEIDop.versieInformatie"/>
  </office:meta>
</office:document-meta>
</file>