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Eindhoven, melding Besluit activiteiten leefomgeving, ​Rielse Loop te Eindhoven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​ maakt bekend dat er een melding ingevolge het Besluit activiteiten leefomgeving (Bal) is ontvangen.</text:p>
            <text:p text:style-name="common-al">Bedrijf: Sweco Nederland B.V.</text:p>
            <text:p text:style-name="common-al">Locatie: Rielse Loop​ te Eindhoven​</text:p>
            <text:p text:style-name="common-al">Activiteit: MBA Toepassen van grond</text:p>
            <text:p text:style-name="common-al">Voor: Het aanbrengen van afdeklagen op de taluds van de oevers van de Rielse Loop</text:p>
            <text:p text:style-name="common-al">Datum melding: 30 juli 2026</text:p>
            <text:p text:style-name="common-al">DSO-verzoeknummer: 2026073000687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750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0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50</meta:user-defined>
    <dc:language>nl</dc:language>
    <meta:user-defined meta:name="OVERHEIDop.locatietype/OVERHEIDop.gebiedsmarkering">Vlak</meta:user-defined>
    <meta:user-defined meta:name="DC.title">Gemeente ​Eindhoven, melding Besluit activiteiten leefomgeving, ​Rielse Loop te Eindhoven​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17</meta:user-defined>
    <meta:user-defined meta:name="OVERHEIDop.GmbID/DC.identifier">gmb-2026-373017</meta:user-defined>
    <meta:user-defined meta:name="OVERHEIDop.versieInformatie"/>
  </office:meta>
</office:document-meta>
</file>