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Beethovenstraat 305 Amsterdam , 7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H. van Wijk Infra B.V.</text:p>
            <text:p text:style-name="common-al">Zaaknummer: OD2026-0048724</text:p>
            <text:p text:style-name="common-al">DSO nummer: 2026072800738</text:p>
            <text:p text:style-name="common-al">Ontvangstdatum melding: 28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0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724</meta:user-defined>
    <meta:user-defined meta:name="DCTERMS.abstract">2600462 Beethovenstraat Oost + duiker</meta:user-defined>
    <dc:language>nl</dc:language>
    <meta:user-defined meta:name="OVERHEIDop.locatietype/OVERHEIDop.gebiedsmarkering">Vlak</meta:user-defined>
    <meta:user-defined meta:name="DC.title">Melding toepassen grond en baggerspecie - Nabij Beethovenstraat 305 Amsterdam , 74 meter richting zui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14</meta:user-defined>
    <meta:user-defined meta:name="OVERHEIDop.GmbID/DC.identifier">gmb-2026-373014</meta:user-defined>
    <meta:user-defined meta:name="OVERHEIDop.versieInformatie"/>
  </office:meta>
</office:document-meta>
</file>