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dakrenovatie en schoorsteen verwijderen Bloemendaele 21, 3218 XA Heen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Dakrenovatie &amp; schoorsteen verwijder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Bloemendaele 21  </text:p>
            <text:p text:style-name="common-al">3218 XA Heenvliet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10604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02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30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10604</meta:user-defined>
    <meta:user-defined meta:name="DCTERMS.abstract">Dakrenovatie &amp;amp;amp; schoorsteen verwijderen</meta:user-defined>
    <dc:language>nl</dc:language>
    <meta:user-defined meta:name="OVERHEIDop.locatietype/OVERHEIDop.gebiedsmarkering">Punt</meta:user-defined>
    <meta:user-defined meta:name="DC.title">Gemeente Nissewaard - Aanvraag omgevingsvergunning dakrenovatie en schoorsteen verwijderen Bloemendaele 21, 3218 XA Heenvlie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10</meta:user-defined>
    <meta:user-defined meta:name="OVERHEIDop.GmbID/DC.identifier">gmb-2026-373010</meta:user-defined>
    <meta:user-defined meta:name="OVERHEIDop.versieInformatie"/>
  </office:meta>
</office:document-meta>
</file>