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Oostzijde 398, 1508 EW Zaandam - het herfunderen van de bestaande bouweenhe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448 - het herfunderen van de bestaande bouweenheid op de locatie Oostzijde 398, 1508 EW Zaandam</text:p>
            <text:p text:style-name="common-al">Aanvraag ontvangen: 28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30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48</meta:user-defined>
    <dc:language>nl</dc:language>
    <meta:user-defined meta:name="OVERHEIDop.locatietype/OVERHEIDop.gebiedsmarkering">Punt</meta:user-defined>
    <meta:user-defined meta:name="DC.title">Aanvraag omgevingsvergunning - Oostzijde 398, 1508 EW Zaandam - het herfunderen van de bestaande bouweenhei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07</meta:user-defined>
    <meta:user-defined meta:name="OVERHEIDop.GmbID/DC.identifier">gmb-2026-373007</meta:user-defined>
    <meta:user-defined meta:name="OVERHEIDop.versieInformatie"/>
  </office:meta>
</office:document-meta>
</file>