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Katwijkselaan 2, 2554 ER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groten veranderen van het pand Katwijkselaan 2 door het plaatsen van een aanbouw, het maken van constructieve doorbraken, het wijzigen van de gevels en het plaatsen van dakramen in de garage</text:p>
            <text:p text:style-name="common-al"/>
            <text:p text:style-name="common-al">Ons kenmerk: VTH2026-65554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Loosduin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Katwijkselaan 2, 2554 ER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31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300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0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0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5554</meta:user-defined>
    <meta:user-defined meta:name="DCTERMS.abstract">het vergroten veranderen van het pand Katwijkselaan 2 door het plaatsen van een aanbouw, het maken van constructieve doorbraken, het wijzigen van de gevels en het plaatsen van dakramen in de garage</meta:user-defined>
    <dc:language>nl</dc:language>
    <meta:user-defined meta:name="OVERHEIDop.locatietype/OVERHEIDop.gebiedsmarkering">Punt</meta:user-defined>
    <meta:user-defined meta:name="DC.title">Omgevingsvergunning - Aangevraagd, Katwijkselaan 2, 2554 ER 's-Gravenhag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005</meta:user-defined>
    <meta:user-defined meta:name="OVERHEIDop.GmbID/DC.identifier">gmb-2026-373005</meta:user-defined>
    <meta:user-defined meta:name="OVERHEIDop.versieInformatie"/>
  </office:meta>
</office:document-meta>
</file>