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verlengen van de tijdelijke omgevingsvergunning van de snackunit (bopa) te Kerklaan 10, 1424BK De Kwa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Dit is een rectificatie op de vorige publicatie. Het betreft hier een bopa procedure en deze was gepubliceerd als binnenplanse omgevingsvergunning, maar is dus een buitenplanse omgevingsplan activiteit.</text:p>
            <text:p text:style-name="common-al">
            <text:span text:style-name="nadrukvet">Kenmerk: </text:span>Z2026-00001644</text:p>
            <text:p text:style-name="common-al">
            <text:span text:style-name="nadrukvet">Soort aanvraag: </text:span>omgevingsvergunning</text:p>
            <text:p text:style-name="common-al">
            <text:span text:style-name="nadrukvet">Verzenddatum: </text:span>27 juli 2026</text:p>
            <text:p text:style-name="common-al">
            <text:span text:style-name="nadrukvet">Omschrijving: </text:span>het verlengen van de tijdelijke omgevingsvergunning van de snackunit (bopa)</text:p>
            <text:p text:style-name="common-al">
            <text:span text:style-name="nadrukvet">Locatie: </text:span>Kerklaan 10, 1424BK De Kwakel</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30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644</meta:user-defined>
    <meta:user-defined meta:name="DCTERMS.abstract">Uithoorn besluit Z2026-00001644 het verlengen van de tijdelijke omgevingsvergunning van de snackunit (bopa)</meta:user-defined>
    <dc:language>nl</dc:language>
    <meta:user-defined meta:name="DC.title">Gemeente Uithoorn: besluit toegekend omgevingsvergunning voor het verlengen van de tijdelijke omgevingsvergunning van de snackunit (bopa) te Kerklaan 10, 1424BK De Kwakel</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844</meta:user-defined>
    <meta:user-defined meta:name="OVERHEIDop.publicationIssue">373000</meta:user-defined>
    <meta:user-defined meta:name="OVERHEIDop.GmbID/DC.identifier">gmb-2026-373000</meta:user-defined>
    <meta:user-defined meta:name="OVERHEIDop.versieInformatie"/>
  </office:meta>
</office:document-meta>
</file>