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anderen van bestande in- of uitrit , De Leenkamer 21, 7271ZC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aanvraag ontvangen voor het veranderen van de besande in- of uitrit. Op locatie De Leenkamer 21, 7271 ZC Borculo. De aanvraag is geregistreerd onder zaaknummer Z2026-00001408. De aanvraag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299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408</meta:user-defined>
    <meta:user-defined meta:name="DCTERMS.abstract">Betreft: Aanvraag op locatie De Leenkamer 21, 7271ZC Borculo</meta:user-defined>
    <dc:language>nl</dc:language>
    <meta:user-defined meta:name="OVERHEIDop.locatietype/OVERHEIDop.gebiedsmarkering">Vlak</meta:user-defined>
    <meta:user-defined meta:name="DC.title">Aanvraag vergunning voor het veranderen van bestande in- of uitrit , De Leenkamer 21, 7271ZC Borcu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96</meta:user-defined>
    <meta:user-defined meta:name="OVERHEIDop.GmbID/DC.identifier">gmb-2026-372996</meta:user-defined>
    <meta:user-defined meta:name="OVERHEIDop.versieInformatie"/>
  </office:meta>
</office:document-meta>
</file>