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Lierderholthuisweg 15 in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4-03-2026</text:p>
            <text:p text:style-name="common-al">
            <text:span text:style-name="nadrukvet">Locatie: </text:span>Lierderholthuisweg 15 in Wijhe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1773ESUITE12986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773ESUITE1298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7299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9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st-Wijh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73ESUITE129862026</meta:user-defined>
    <meta:user-defined meta:name="DCTERMS.abstract">het aanleggen van een gesloten bodemenergiesyste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een gesloten bodemenergiesysteem, Lierderholthuisweg 15 in Wijh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2994</meta:user-defined>
    <meta:user-defined meta:name="OVERHEIDop.GmbID/DC.identifier">gmb-2026-372994</meta:user-defined>
    <meta:user-defined meta:name="OVERHEIDop.versieInformatie"/>
  </office:meta>
</office:document-meta>
</file>