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oofdweg 1730 Abbenes , 49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Boogaard Infra B.V.</text:p>
            <text:p text:style-name="common-al">Zaaknummer: OD2026-0048498</text:p>
            <text:p text:style-name="common-al">DSO nummer: 2026072700683</text:p>
            <text:p text:style-name="common-al">Ontvangstdatum melding: 27-07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299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498</meta:user-defined>
    <meta:user-defined meta:name="DCTERMS.abstract">Grondverbetering Spek</meta:user-defined>
    <dc:language>nl</dc:language>
    <meta:user-defined meta:name="OVERHEIDop.locatietype/OVERHEIDop.gebiedsmarkering">Vlak</meta:user-defined>
    <meta:user-defined meta:name="DC.title">Melding toepassen grond en baggerspecie - Nabij Hoofdweg 1730 Abbenes , 49 meter richting noor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92</meta:user-defined>
    <meta:user-defined meta:name="OVERHEIDop.GmbID/DC.identifier">gmb-2026-372992</meta:user-defined>
    <meta:user-defined meta:name="OVERHEIDop.versieInformatie"/>
  </office:meta>
</office:document-meta>
</file>