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realiseren van kleinschalige aan-huis-gebonden nagelverzorgingsactiviteit aan Torenstraat 5 5528AT Hoogeloon</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31-07-2026 een omgevingsvergunning verleend. De gemeente geeft hiermee toestemming voor het realiseren van kleinschalige aan-huis-gebonden nagelverzorgingsactiviteit aan Torenstraat 5 5528AT Hoogeloon. Het kenmerk van de gemeente voor deze zaak is ZBLA2026-001277.</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7298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8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8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BLA2026-001277</meta:user-defined>
    <meta:user-defined meta:name="DCTERMS.abstract">realiseren van kleinschalige aan-huis-gebonden nagelverzorgingsactiviteit</meta:user-defined>
    <dc:language>nl</dc:language>
    <meta:user-defined meta:name="OVERHEIDop.locatietype/OVERHEIDop.gebiedsmarkering">Vlak</meta:user-defined>
    <meta:user-defined meta:name="DC.title">Vergunning voor het realiseren van kleinschalige aan-huis-gebonden nagelverzorgingsactiviteit aan Torenstraat 5 5528AT Hoogeloon</meta:user-defined>
    <meta:user-defined meta:name="DCTERMS.W3CDTF/DCTERMS.available">2026-08-05</meta:user-defined>
    <meta:user-defined meta:name="DCTERMS.W3CDTF/OVERHEIDop.jaargang">2026</meta:user-defined>
    <meta:user-defined meta:name="OVERHEIDop.publicationIssue">372984</meta:user-defined>
    <meta:user-defined meta:name="OVERHEIDop.GmbID/DC.identifier">gmb-2026-372984</meta:user-defined>
    <meta:user-defined meta:name="OVERHEIDop.versieInformatie"/>
  </office:meta>
</office:document-meta>
</file>