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kappen) voor het kappen van een boom  - Bremstraat 1, 9354 XS Zevenhuizen, Leek (LEE01) G 4900</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gemeente Westerkwartier een aanvraag ontvangen voor het kappen van een boom  op locatie Bremstraat 1, 9354 XS Zevenhuizen, Leek (LEE01) G 4900. De aanvraag is geregistreerd onder zaaknummer 2026192449. De aanvraag betreft:</text:p>
            <text:p text:style-name="common-al">
            
          </text:p>
            <text:list text:style-name="id1-3-2-1-1-3">
              <text:list-item text:style-override="id1-3-2-1-1-3-1">
                <text:number>•</text:number>
                <text:p text:style-name="al">Boom kappen of houtopstand vell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298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8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8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192449</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kappen) voor het kappen van een boom  - Bremstraat 1, 9354 XS Zevenhuizen, Leek (LEE01) G 4900</meta:user-defined>
    <meta:user-defined meta:name="DCTERMS.W3CDTF/DCTERMS.available">2026-08-05</meta:user-defined>
    <meta:user-defined meta:name="DCTERMS.W3CDTF/OVERHEIDop.jaargang">2026</meta:user-defined>
    <meta:user-defined meta:name="OVERHEIDop.publicationIssue">372980</meta:user-defined>
    <meta:user-defined meta:name="OVERHEIDop.GmbID/DC.identifier">gmb-2026-372980</meta:user-defined>
    <meta:user-defined meta:name="OVERHEIDop.versieInformatie"/>
  </office:meta>
</office:document-meta>
</file>