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jzigen van winkel/bedrijfsruimte op begane grond naar woning, Morsstraat 50 2312B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6055</text:p>
            <text:p text:style-name="common-al">
            <text:span text:style-name="nadrukvet">Ingekomen:</text:span> 28-05-2026</text:p>
            <text:p text:style-name="common-al">
            <text:span text:style-name="nadrukvet">Datum besluit:</text:span> 31-07-2026</text:p>
            <text:p text:style-name="common-al">
            <text:span text:style-name="nadrukvet">Locatie:</text:span> Morsstraat 50 2312BN Leiden</text:p>
            <text:p text:style-name="common-al">
            <text:span text:style-name="nadrukvet">Projectomschrijving:</text:span> wijzigen van winkel/bedrijfsruimte op begane grond naar won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6055</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29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6055</meta:user-defined>
    <meta:user-defined meta:name="DCTERMS.abstract">wijzigen van winkel/bedrijfsruimte op begane grond naar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ijzigen van winkel/bedrijfsruimte op begane grond naar woning, Morsstraat 50 2312BN Leiden</meta:user-defined>
    <meta:user-defined meta:name="DCTERMS.W3CDTF/DCTERMS.available">2026-08-13</meta:user-defined>
    <meta:user-defined meta:name="DCTERMS.W3CDTF/OVERHEIDop.jaargang">2026</meta:user-defined>
    <meta:user-defined meta:name="OVERHEIDop.externeBijlage">LEIDEN_202605_GFO_ZAKEN_833759_Samenvatting 000|exb-2026-27842</meta:user-defined>
    <meta:user-defined meta:name="OVERHEIDop.publicationIssue">372979</meta:user-defined>
    <meta:user-defined meta:name="OVERHEIDop.GmbID/DC.identifier">gmb-2026-372979</meta:user-defined>
    <meta:user-defined meta:name="OVERHEIDop.versieInformatie"/>
  </office:meta>
</office:document-meta>
</file>