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Rigolettostraat 133, 3194 JS, Hoogvlie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4-07-2026</text:span> een aanvraag voor een omgevingsvergunning, met kenmerk <text:span text:style-name="nadrukvet">Z2026-010317</text:span>/<text:span text:style-name="nadrukvet">2026072401258</text:span>, heeft ontvangen voor de Bouwactiviteit (omgevingsplan). <text:span text:style-name="nadrukcur">(Grondslag: Omgevingswet, artikel 5.1)</text:span></text:p>
            <text:p text:style-name="common-al">De aanvraag betreft het maken van een aanbouw aan de zijkant van de woning aan de Rigolettostraat 133 te Hoogvliet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297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7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7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317</meta:user-defined>
    <meta:user-defined meta:name="DCTERMS.abstract">het maken van een aanbouw aan de zijkant van de woning aan de Rigolettostraat 133 te Hoogvlie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Rigolettostraat 133, 3194 JS, Hoogvliet Rot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77</meta:user-defined>
    <meta:user-defined meta:name="OVERHEIDop.GmbID/DC.identifier">gmb-2026-372977</meta:user-defined>
    <meta:user-defined meta:name="OVERHEIDop.versieInformatie"/>
  </office:meta>
</office:document-meta>
</file>