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Anton de Komplein 240 Amsterdam , 111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rdam</text:p>
            <text:p text:style-name="common-al">Zaaknummer: OD2026-0048481</text:p>
            <text:p text:style-name="common-al">DSO nummer: 2026072700546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9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481</meta:user-defined>
    <meta:user-defined meta:name="DCTERMS.abstract">ROK Cult. Groen Deelopdracht 5 Amsterdam - Nelson Mandelapark</meta:user-defined>
    <dc:language>nl</dc:language>
    <meta:user-defined meta:name="OVERHEIDop.locatietype/OVERHEIDop.gebiedsmarkering">Vlak</meta:user-defined>
    <meta:user-defined meta:name="DC.title">Melding toepassen grond en baggerspecie - Nabij Anton de Komplein 240 Amsterdam , 111 meter richting noordwe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74</meta:user-defined>
    <meta:user-defined meta:name="OVERHEIDop.GmbID/DC.identifier">gmb-2026-372974</meta:user-defined>
    <meta:user-defined meta:name="OVERHEIDop.versieInformatie"/>
  </office:meta>
</office:document-meta>
</file>