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melding Besluit activiteiten leefomgeving, Pater Eustachiuslaan 17​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Laarbeek maakt bekend dat er een melding ingevolge het Besluit activiteiten leefomgeving (Bal) is ontvangen.</text:p>
            <text:p text:style-name="common-al">Bedrijf: Vereijken Vastgoed Someren 2 B.V.</text:p>
            <text:p text:style-name="common-al">Locatie: Pater Eustachiuslaan 17​ te Aarle-Rixtel</text:p>
            <text:p text:style-name="common-al">Activiteit: koelinstallatie met kooldioxide, koolwaterstoffen of ammoniakVoor: het starten van een milieubelastende activiteitDatum melding: 3 juli 2026DSO-verzoeknummer: 2026070300591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OL-2026-000605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7297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aarbee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OL-2026-000605</meta:user-defined>
    <dc:language>nl</dc:language>
    <meta:user-defined meta:name="OVERHEIDop.locatietype/OVERHEIDop.gebiedsmarkering">Adres</meta:user-defined>
    <meta:user-defined meta:name="DC.title">Gemeente Laarbeek, melding Besluit activiteiten leefomgeving, Pater Eustachiuslaan 17​ te Aarle-Rixt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73</meta:user-defined>
    <meta:user-defined meta:name="OVERHEIDop.GmbID/DC.identifier">gmb-2026-372973</meta:user-defined>
    <meta:user-defined meta:name="OVERHEIDop.versieInformatie"/>
  </office:meta>
</office:document-meta>
</file>