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aanvraag omgevingsvergunning voor het uitbreiden van de stallingsruimte ambulancepost (locatie overdekte wasplaats), Nieuweweg 24 C, 1687 BA Wogn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31-07-2026 besloten om de beslistermijn voor de aanvraag met zaaknummer CLZ-00001069 voor een omgevingsvergunning voor het uitbreiden van de stallingsruimte ambulancepost (locatie overdekte wasplaats) op locatie Nieuweweg 24 C, 1687 BA Wognum te verlengen voor een periode van maximaal 6 weken. </text:p>
            <text:p text:style-name="common-al">
            
          </text:p>
            <text:p text:style-name="common-al">De aanvraag betreft de volgende activiteit(en):</text:p>
            <text:p text:style-name="common-al"/>
            <text:list text:style-name="id1-3-2-1-1-5">
              <text:list-item text:style-override="id1-3-2-1-1-5-1">
                <text:number>•</text:number>
                <text:p text:style-name="al">Bouwactiviteit (technisch)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7297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7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7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dembl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1069</meta:user-defined>
    <dc:language>nl</dc:language>
    <meta:user-defined meta:name="OVERHEIDop.locatietype/OVERHEIDop.gebiedsmarkering">Punt</meta:user-defined>
    <meta:user-defined meta:name="DC.title">Kennisgeving verlenging beslistermijn aanvraag omgevingsvergunning voor het uitbreiden van de stallingsruimte ambulancepost (locatie overdekte wasplaats), Nieuweweg 24 C, 1687 BA Wognu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71</meta:user-defined>
    <meta:user-defined meta:name="OVERHEIDop.GmbID/DC.identifier">gmb-2026-372971</meta:user-defined>
    <meta:user-defined meta:name="OVERHEIDop.versieInformatie"/>
  </office:meta>
</office:document-meta>
</file>