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vergunning nodig voor aanvraag Omgevingsvergunning voor het kappen van een linde (noodkap 1st. - herplant 1st.), Hoofdstraat 26, 7213CW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 juli 2026 de onderstaande aanvraag voor een Omgevingsvergunning hebben ontvangen. Tijdens de beoordeling van de aanvraag is geconstateerd dat er geen vergunning nodig is:</text:p>
            <text:p text:style-name="common-al">Hoofdstraat 26, 7213CW Gorssel, het kappen van een linde (noodkap 1st. - herplant 1st.), Z2026-01010, 31 juli 2026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common-al">Voor meer informatie kunt u terecht bij het team Ruimtelijke Initiatieven, Hanzeweg 8 in Lochem, telefoonnummer (0573)-289 222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29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010</meta:user-defined>
    <meta:user-defined meta:name="DCTERMS.abstract">Z2026-01010 Hoofdstraat 26, 7213CW Gorssel</meta:user-defined>
    <dc:language>nl</dc:language>
    <meta:user-defined meta:name="OVERHEIDop.locatietype/OVERHEIDop.gebiedsmarkering">Punt</meta:user-defined>
    <meta:user-defined meta:name="DC.title">Geen vergunning nodig voor aanvraag Omgevingsvergunning voor het kappen van een linde (noodkap 1st. - herplant 1st.), Hoofdstraat 26, 7213CW Gor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967</meta:user-defined>
    <meta:user-defined meta:name="OVERHEIDop.GmbID/DC.identifier">gmb-2026-372967</meta:user-defined>
    <meta:user-defined meta:name="OVERHEIDop.versieInformatie"/>
  </office:meta>
</office:document-meta>
</file>