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glazen schuifpui Getijdenkreek 12, 3206 HG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glazen schuifpui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Getijdenkreek 12  </text:p>
            <text:p text:style-name="common-al">3206 HG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10542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31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29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10542</meta:user-defined>
    <meta:user-defined meta:name="DCTERMS.abstract">Het plaatsen van een glazen schuifpui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glazen schuifpui Getijdenkreek 12, 3206 HG Spijkeniss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5</meta:user-defined>
    <meta:user-defined meta:name="OVERHEIDop.GmbID/DC.identifier">gmb-2026-372965</meta:user-defined>
    <meta:user-defined meta:name="OVERHEIDop.versieInformatie"/>
  </office:meta>
</office:document-meta>
</file>