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Schinkelkade 20 Amsterdam , 2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48148</text:p>
            <text:p text:style-name="common-al">DSO nummer: 2026072400747</text:p>
            <text:p text:style-name="common-al">Ontvangstdatum melding: 24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96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148</meta:user-defined>
    <meta:user-defined meta:name="DCTERMS.abstract">261031990, Schinkelkade 3-43 te Amsterdam (o.w.)</meta:user-defined>
    <dc:language>nl</dc:language>
    <meta:user-defined meta:name="OVERHEIDop.locatietype/OVERHEIDop.gebiedsmarkering">Vlak</meta:user-defined>
    <meta:user-defined meta:name="DC.title">Melding graven bodem - Nabij Schinkelkade 20 Amsterdam , 2 meter richting noordwes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64</meta:user-defined>
    <meta:user-defined meta:name="OVERHEIDop.GmbID/DC.identifier">gmb-2026-372964</meta:user-defined>
    <meta:user-defined meta:name="OVERHEIDop.versieInformatie"/>
  </office:meta>
</office:document-meta>
</file>