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Dam 10, 4301JB Zierikzee    - het legaliseren van het isoleren van het dak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legaliseren van het isoleren van het dakZaaknummer: 1723224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7296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3636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Dam 10, 4301JB Zierikzee    - het legaliseren van het isoleren van het dakAanvraa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62</meta:user-defined>
    <meta:user-defined meta:name="OVERHEIDop.GmbID/DC.identifier">gmb-2026-372962</meta:user-defined>
    <meta:user-defined meta:name="OVERHEIDop.versieInformatie"/>
  </office:meta>
</office:document-meta>
</file>