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436, Rijksstraatweg 29, 2988BA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3 augustus 2026 een besluit genomen op de aanvraag met Z2026-00000436 voor het verbreden en aanpassen van een dakkapel op het voordakvlak op locatie, Rijksstraatweg 29, 2988BA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, onder 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4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29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436</meta:user-defined>
    <meta:user-defined meta:name="DCTERMS.abstract">Betreft: het verbreden en aanpassen van een dakkapel op het voordakvlak [Z2026-00000436], Rijksstraatweg 29, 2988BA Ridderkerk</meta:user-defined>
    <dc:language>nl</dc:language>
    <meta:user-defined meta:name="OVERHEIDop.locatietype/OVERHEIDop.gebiedsmarkering">Vlak</meta:user-defined>
    <meta:user-defined meta:name="DC.title">Kennisgeving besluit omgevingsvergunning Z2026-00000436, Rijksstraatweg 29, 2988BA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61</meta:user-defined>
    <meta:user-defined meta:name="OVERHEIDop.GmbID/DC.identifier">gmb-2026-372961</meta:user-defined>
    <meta:user-defined meta:name="OVERHEIDop.versieInformatie"/>
  </office:meta>
</office:document-meta>
</file>