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verhuren van kamers Raaigras 57, 3206 JJ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verhuren van kamers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Afwijken van regels in het omgevingsplan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Raaigras 57  </text:p>
            <text:p text:style-name="common-al">3206 JJ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10526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30-07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295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05010526</meta:user-defined>
    <meta:user-defined meta:name="DCTERMS.abstract">Het verhuren van kamers</meta:user-defined>
    <dc:language>nl</dc:language>
    <meta:user-defined meta:name="OVERHEIDop.locatietype/OVERHEIDop.gebiedsmarkering">Punt</meta:user-defined>
    <meta:user-defined meta:name="DC.title">Gemeente Nissewaard - Aanvraag omgevingsvergunning het verhuren van kamers Raaigras 57, 3206 JJ Spijkeniss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57</meta:user-defined>
    <meta:user-defined meta:name="OVERHEIDop.GmbID/DC.identifier">gmb-2026-372957</meta:user-defined>
    <meta:user-defined meta:name="OVERHEIDop.versieInformatie"/>
  </office:meta>
</office:document-meta>
</file>