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Geert Wolter Smitweg 20, 8435WG Don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4318 voor een Omgevingsvergunning op de locatie Geert Wolter Smitweg 20, 8435WG Donkerbroek. De vergunning is verleend. Het besluit betreft:</text:p>
            <text:p text:style-name="common-al">bouw opslag/bijgebouw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4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4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31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29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318</meta:user-defined>
    <meta:user-defined meta:name="DCTERMS.abstract">OWO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aanvraag Omgevingsvergunning, Geert Wolter Smitweg 20, 8435WG Donker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56</meta:user-defined>
    <meta:user-defined meta:name="OVERHEIDop.GmbID/DC.identifier">gmb-2026-372956</meta:user-defined>
    <meta:user-defined meta:name="OVERHEIDop.versieInformatie"/>
  </office:meta>
</office:document-meta>
</file>