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Benedenberg 110a, 2861LJ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Omgevingsdienst Midden-Holland (ODMH) namens de gemeente Krimpenerwaard een melding ontvangen ter plaatse van de Benedenberg 110a, 2861LJ Bergambacht.</text:p>
            <text:p text:style-name="common-al">Het gaat om het plaatsne van een vloeistofdichte bodemvoorziening met olie-waterafscheider en slibvangput.</text:p>
            <text:p text:style-name="common-al">De melding heeft kenmerk 2026-00018797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29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rimpener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8797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Benedenberg 110a, 2861LJ Bergambach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53</meta:user-defined>
    <meta:user-defined meta:name="OVERHEIDop.GmbID/DC.identifier">gmb-2026-372953</meta:user-defined>
    <meta:user-defined meta:name="OVERHEIDop.versieInformatie"/>
  </office:meta>
</office:document-meta>
</file>