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vergunning nodig voor aanvraag Omgevingsvergunning voor het kappen van een kersenboom (vergunningsvrij), Pekkeriet 6, 7245VV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 juli 2026 de onderstaande aanvraag voor een Omgevingsvergunning hebben ontvangen. Tijdens de beoordeling van de aanvraag is geconstateerd dat er geen vergunning nodig is:</text:p>
            <text:p text:style-name="common-al">Pekkeriet 6, 7245VV Laren, het kappen van een kersenboom (vergunningsvrij), Z2026-00996, 31 juli 2026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common-al">Voor meer informatie kunt u terecht bij het team Ruimtelijke Initiatieven, Hanzeweg 8 in Lochem, telefoonnummer (0573)-289 222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295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996</meta:user-defined>
    <meta:user-defined meta:name="DCTERMS.abstract">Z2026-00996 Pekkeriet 6, 7245VV Laren</meta:user-defined>
    <dc:language>nl</dc:language>
    <meta:user-defined meta:name="OVERHEIDop.locatietype/OVERHEIDop.gebiedsmarkering">Vlak</meta:user-defined>
    <meta:user-defined meta:name="DC.title">Geen vergunning nodig voor aanvraag Omgevingsvergunning voor het kappen van een kersenboom (vergunningsvrij), Pekkeriet 6, 7245VV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2950</meta:user-defined>
    <meta:user-defined meta:name="OVERHEIDop.GmbID/DC.identifier">gmb-2026-372950</meta:user-defined>
    <meta:user-defined meta:name="OVERHEIDop.versieInformatie"/>
  </office:meta>
</office:document-meta>
</file>