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enedenberg 110a, 2861LJ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de gemeente Krimpenerwaard een melding ontvangen ter plaatse van de Benedenberg 110a, 2861LJ Bergambacht.</text:p>
            <text:p text:style-name="common-al">Het gaat om het realiseren van een was- en tankplaats. </text:p>
            <text:p text:style-name="common-al">De melding heeft kenmerk 2026-00018796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29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rimpener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8796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Benedenberg 110a, 2861LJ Bergambac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49</meta:user-defined>
    <meta:user-defined meta:name="OVERHEIDop.GmbID/DC.identifier">gmb-2026-372949</meta:user-defined>
    <meta:user-defined meta:name="OVERHEIDop.versieInformatie"/>
  </office:meta>
</office:document-meta>
</file>